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MONUMENT – HELVOIRTSESTRAAT 10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Helvoirtsestraat 10 Helvoirt, aanbrengen geveldoorvoer tbv plaatsing warmtepomp, Z26-311643.</text:p>
            <text:p text:style-name="common-al"/>
            <text:p text:style-name="common-al">De aanvraag is ontvangen op 17 augustus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43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MONUMENT – HELVOIRTSESTRAAT 10 HELVOI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431</meta:user-defined>
    <meta:user-defined meta:name="OVERHEIDop.GmbID/DC.identifier">gmb-2026-393431</meta:user-defined>
    <meta:user-defined meta:name="OVERHEIDop.versieInformatie"/>
  </office:meta>
</office:document-meta>
</file>