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realiseren van een pergola aan de voorzijde, het realiseren van een terras en een pier aan de achterzijde en het wijzigen van de gevels aan De Planckweg 25 te Slenak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De Planckweg 25, 6277 NZ Slenaken</text:span>
                    </text:p>
                  </table:table-cell>
                  <table:table-cell table:style-name="entry" table:number-rows-spanned="1" table:number-columns-spanned="1">
                    <text:p text:style-name="table_al">Realiseren pergola aan de voorzijde, realiseren terras en pier aan de achterzijde en wijzigen gevels (wijziging op reeds verleende vergunning Z2024-00000462)</text:p>
                  </table:table-cell>
                  <table:table-cell table:style-name="entry" table:number-rows-spanned="1" table:number-columns-spanned="1">
                    <text:p text:style-name="table_al">22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realiseren van een pergola aan de voorzijde, het realiseren van een terras en een pier aan de achterzijde en het wijzigen van de gevels aan De Planckweg 25 te Slenaken</meta:user-defined>
    <meta:user-defined meta:name="DCTERMS.W3CDTF/DCTERMS.available">2026-08-21</meta:user-defined>
    <meta:user-defined meta:name="DCTERMS.W3CDTF/OVERHEIDop.jaargang">2026</meta:user-defined>
    <meta:user-defined meta:name="OVERHEIDop.publicationIssue">393430</meta:user-defined>
    <meta:user-defined meta:name="OVERHEIDop.GmbID/DC.identifier">gmb-2026-393430</meta:user-defined>
    <meta:user-defined meta:name="OVERHEIDop.versieInformatie"/>
  </office:meta>
</office:document-meta>
</file>