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Zutphen: tijdelijke verkeersmaatregelen Groenmarkt, Laarstraat, Paardenwal en Rozengracht in verband met de 23e Bos Dweildag op 12 september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Team Veiligheid: 1340680</text:p>
            <text:p text:style-name="tussenkopcur">Zutphen: 26 augustus 2026</text:p>
            <text:p text:style-name="common-al"/>
            <text:p text:style-name="common-al">Burgemeester en wethouders van Zutphen;</text:p>
            <text:p text:style-name="common-al"/>
            <text:p text:style-name="common-al">gelet op:</text:p>
            <text:p text:style-name="common-al">artikel 2, lid 1, onder a van de Wegenverkeerswet 1994;</text:p>
            <text:p text:style-name="common-al">artikel 15 van de Wegenverkeerswet 1994;</text:p>
            <text:p text:style-name="common-al">artikel 18, lid 1, onder d van de Wegenverkeerswet 1994;</text:p>
            <text:p text:style-name="common-al">artikel 12 van het Besluit administratieve bepalingen inzake het wegverkeer;</text:p>
            <text:p text:style-name="common-al"/>
            <text:p text:style-name="common-al">overwegende, </text:p>
            <text:p text:style-name="common-al">dat op 12 september 2026 de 23e Bos Dweildag wordt gehouden op verschillende locaties in de binnenstad in Zutphen;</text:p>
            <text:p text:style-name="common-al">dat tijdens het evenement meerdere dweilorkesten door de straten lopen en diverse objecten worden geplaatst;</text:p>
            <text:p text:style-name="common-al">dat een deel van de Paardenwal tussen huisnummer 3 en de aansluiting Paardenwal/Boompjeswal, een deel van de Rozengracht en de parkeerplaatsen op de Paardenwal, onderdeel zijn van het evenemententerrein;</text:p>
            <text:p text:style-name="common-al">dat een deel van de Paardenwal voor het evenement vrij moet zijn van geparkeerde auto’s en de straten alleen toegankelijk zijn voor voetgangers;</text:p>
            <text:p text:style-name="common-al">dat de veiligheid van de bezoekers en de overige weggebruikers in gevaar kan komen als er geen maatregelen worden getroffen tijdens deze werkzaamheden en tijdens het evenement zelf.</text:p>
            <text:p text:style-name="common-al">dat de Laarstraat sprake is van een eenrichtingsverkeer in westelijke richting;</text:p>
            <text:p text:style-name="common-al">dat door het afsluiten van een deel van de Laarstraat het verkeer vanaf het Hogestraatje geen doorgang kan vinden;</text:p>
            <text:p text:style-name="common-al">Dat dit opgelost kan worden door het eenrichtingsverkeer in de Laarstraat, tussen de aansluiting met het Hogestraatje en Laarstraat 3, tijdelijk op te heffen;</text:p>
            <text:p text:style-name="common-al">dat de betreffende wegen zijn gelegen binnen de grenzen van en in beheer zijn bij de gemeente Zutphen;</text:p>
            <text:p text:style-name="common-al">dat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overleg is gepleegd met een door de korpschef van politie gemandateerde verkeersadviseur van de eenheid Oost-Nederland;</text:p>
            <text:p text:style-name="common-al">b e s l u i ten:</text:p>
            <text:list text:style-name="id1-3-2-2-1-26">
              <text:list-item text:style-override="id1-3-2-2-1-26-1">
                <text:number>1.</text:number>
                <text:p text:style-name="al">een parkeerverbod in te stellen op de parkeerplaatsen aan de Paardenwal op 12 september 2026 van 07.00 uur tot 20.00 uur door het plaatsen van bord E4 van Bijlage 1 van het Regelement verkeersregels en verkeerstekens 1990 met onderbord ‘parkeren verboden op 12 september 2026 van 07.00 uur tot 20.00 uur’;</text:p>
              </text:list-item>
              <text:list-item text:style-override="id1-3-2-2-1-26-2">
                <text:number>2.</text:number>
                <text:p text:style-name="al">de Paardenwal tussen huisnummer 3 en huisnummer 39 op 12 september 2026 07.00 uur tot 20.00 uur gesloten te verklaren voor voertuigen (inclusief fietsers/bromfietsers), ruiters en geleiders van rij- of trekdieren of vee door het plaatsen van een fysieke afsluiting en bord C1 van Bijlage 1 van het Regelement verkeersregels en verkeerstekens 1990;</text:p>
              </text:list-item>
              <text:list-item text:style-override="id1-3-2-2-1-26-3">
                <text:number>3.</text:number>
                <text:p text:style-name="al">onderstaande straten op 12 september 2026 van 11.00 uur tot 18.00 uur gesloten te verklaren voor voertuigen (inclusief fietsers/bromfietsers), ruiters en geleiders van rij- of trekdieren of vee door het plaatsen van een fysieke afsluiting en bord C1 van Bijlage 1 van het Regelement verkeersregels en verkeerstekens 1990;</text:p>
                <text:list text:style-name="id1-3-2-2-1-26-3-3">
                  <text:list-item text:style-override="id1-3-2-2-1-26-3-3-1">
                    <text:number>a.</text:number>
                    <text:p text:style-name="al">de Laarstraat ter hoogte van huisnummer 3 tot aan het Hogestraatje;</text:p>
                  </text:list-item>
                  <text:list-item text:style-override="id1-3-2-2-1-26-3-3-2">
                    <text:number>b.</text:number>
                    <text:p text:style-name="al">de Rozengracht ter hoogte van de Overwelving en de Spoorstraat.</text:p>
                  </text:list-item>
                </text:list>
              </text:list-item>
              <text:list-item text:style-override="id1-3-2-2-1-26-4">
                <text:number>4.</text:number>
                <text:p text:style-name="al">Opheffen van het eenrichtingsverkeer in de Laarstraat (tussen de aansluiting met het Hogestraatje en huisnummer 3) op 12 september 2026 vanaf 11.00 uur tot 18.00 uur door het verwijderen van bord C3 van Bijlage 1 van het Regelement verkeersregels en verkeerstekens 1990;</text:p>
              </text:list-item>
              <text:list-item text:style-override="id1-3-2-2-1-26-5">
                <text:number>5.</text:number>
                <text:p text:style-name="al">de Groenmarkt (ter hoogte van huisnummer 28, begin terrasgedeelte) en de Lange Hofstraat ter hoogte van de Rodentorenstraat en ter hoogte van het stadhuis op 12 september 2026 van 11.00 uur tot 20.00 uur gesloten te verklaren voor voertuigen (inclusief fietsers/bromfietsers), ruiters en geleiders van rij- of trekdieren of vee door het plaatsen van een fysieke afsluiting en bord C1 van Bijlage 1 van het Regelement verkeersregels en verkeerstekens 1990.</text:p>
              </text:list-item>
            </text:list>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text:span>
          </text:p>
            <text:p text:style-name="common-al">Zoek op ‘<text:a xlink:href="https://zutphen.nl/klacht-en-bezwaar/reageren-op-besluit-gemeente" xlink:type="simple">Reageren op een besluit</text:a>’.<text:a xlink:href="" xlink:type="simple"/>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934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ente Zutphen - Parkeren verboden op 12 september 2026 ivm evenement 23e Bos Dweildag - Paardenwa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C3</meta:user-defined>
    <meta:user-defined meta:name="OVERHEIDop.verkeersbordcode">E4</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Weg</meta:user-defined>
    <meta:user-defined meta:name="OVERHEIDop.locatietype/OVERHEIDop.gebiedsmarkering">Weg</meta:user-defined>
    <meta:user-defined meta:name="DC.title">Gemeente Zutphen: tijdelijke verkeersmaatregelen Groenmarkt, Laarstraat, Paardenwal en Rozengracht in verband met de 23e Bos Dweildag op 12 september 2026</meta:user-defined>
    <meta:user-defined meta:name="DCTERMS.W3CDTF/DCTERMS.available">2026-08-26</meta:user-defined>
    <meta:user-defined meta:name="DCTERMS.W3CDTF/OVERHEIDop.jaargang">2026</meta:user-defined>
    <meta:user-defined meta:name="OVERHEIDop.publicationIssue">393424</meta:user-defined>
    <meta:user-defined meta:name="OVERHEIDop.GmbID/DC.identifier">gmb-2026-393424</meta:user-defined>
    <meta:user-defined meta:name="OVERHEIDop.versieInformatie"/>
  </office:meta>
</office:document-meta>
</file>