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– Verzoeklocatie 20260717015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omschrijving gemelde MBA [Saneren grond] </text:p>
            <text:p text:style-name="common-al">Locatie: Verzoeklocatie 2026071701580</text:p>
            <text:p text:style-name="common-al">DSO-kenmerk: 2026071701580</text:p>
            <text:p text:style-name="common-al">Zaaknummer: Z/511182</text:p>
            <text:p text:style-name="common-al">Datum ontvangen: 17-07-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934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182</meta:user-defined>
    <meta:user-defined meta:name="DCTERMS.abstract">Melding saneren van verontreinigde grond</meta:user-defined>
    <dc:language>nl</dc:language>
    <meta:user-defined meta:name="OVERHEIDop.locatietype/OVERHEIDop.gebiedsmarkering">Vlak</meta:user-defined>
    <meta:user-defined meta:name="DC.title">Gemeente Meierijstad - Melding Besluit activiteiten leefomgeving (Bal) – Verzoeklocatie 2026071701580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21</meta:user-defined>
    <meta:user-defined meta:name="OVERHEIDop.GmbID/DC.identifier">gmb-2026-393421</meta:user-defined>
    <meta:user-defined meta:name="OVERHEIDop.versieInformatie"/>
  </office:meta>
</office:document-meta>
</file>