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technisch)’ Roggekamp 245-431, ‘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tussenkopcur">Algemene informatie:</text:p>
            <text:p text:style-name="common-al">het veranderen van de woningen Roggekamp 245 tot en met 431 door het vervangen van de balkonhekwerken op de kopgevels (noord- zuidgevel)</text:p>
            <text:p text:style-name="common-al"/>
            <text:p text:style-name="tussenkopcur">Ons kenmerk: VTH2026-64725</text:p>
            <text:p text:style-name="tussenkopcur"/>
            <text:p text:style-name="tussenkopcur">Stadsdeel: </text:p>
            <text:p text:style-name="common-al">Haagse Hout</text:p>
            <text:p text:style-name="tussenkopcur">Locatie(s)</text:p>
            <text:p text:style-name="common-al">Roggekamp 245-431, ‘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33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25</meta:user-defined>
    <meta:user-defined meta:name="DCTERMS.abstract">het veranderen van de woningen Roggekamp 245-431 door het vervangen van de hekwerken op de kopgevels (noord- zuidgevel)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technisch)’ Roggekamp 245-431, ‘s-Gravenhage</meta:user-defined>
    <meta:user-defined meta:name="DCTERMS.W3CDTF/DCTERMS.available">2026-08-20</meta:user-defined>
    <meta:user-defined meta:name="DCTERMS.W3CDTF/OVERHEIDop.jaargang">2026</meta:user-defined>
    <meta:user-defined meta:name="OVERHEIDop.externeBijlage">VTH2026-64725 Roggekamp 245-431|exb-2026-29409</meta:user-defined>
    <meta:user-defined meta:name="OVERHEIDop.publicationIssue">393396</meta:user-defined>
    <meta:user-defined meta:name="OVERHEIDop.GmbID/DC.identifier">gmb-2026-393396</meta:user-defined>
    <meta:user-defined meta:name="OVERHEIDop.versieInformatie"/>
  </office:meta>
</office:document-meta>
</file>