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5.134 Dierenverblijven - De Koai 3a, 9216XN Oud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De Koai 3a, 9216XN Oudega, bal.25.134 Dierenverblijven, Z2025-00002972, datum bekendmaking: 18 augustus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933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2972</meta:user-defined>
    <meta:user-defined meta:name="DCTERMS.abstract">Besluit activiteiten leefomgeving - De Koai 3a, 9216XN Oudega - zaaknummer: Z2025-00002972</meta:user-defined>
    <dc:language>nl</dc:language>
    <meta:user-defined meta:name="OVERHEIDop.locatietype/OVERHEIDop.gebiedsmarkering">Punt</meta:user-defined>
    <meta:user-defined meta:name="DC.title">Gemeente Smallingerland - kennisgeving ontvangst melding - bal.25.134 Dierenverblijven - De Koai 3a, 9216XN Oudeg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88</meta:user-defined>
    <meta:user-defined meta:name="OVERHEIDop.GmbID/DC.identifier">gmb-2026-393388</meta:user-defined>
    <meta:user-defined meta:name="OVERHEIDop.versieInformatie"/>
  </office:meta>
</office:document-meta>
</file>