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aarding melding in het kader van het Besluit activiteiten leefomgeving, Groenestraat 1, 6274 NE Reijmersto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uli 2026 is een melding ontvangen in het Besluit activiteiten leefomgeving (Bal) voor mobiel breken van bouw- en sloopafval op de locatie Groenestraat 1, 6274 NE Reijmerstok. De melding is geregistreerd onder zaaknummer Z2026-00000440. Omdat het een melding betreft kunt u geen zienswijze of bezwaar indienen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last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338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0440</meta:user-defined>
    <meta:user-defined meta:name="DCTERMS.abstract">Betreft: Melding op locatie Groenestraat 1, 6274 NE Reijmerstok</meta:user-defined>
    <dc:language>nl</dc:language>
    <meta:user-defined meta:name="OVERHEIDop.locatietype/OVERHEIDop.gebiedsmarkering">Vlak</meta:user-defined>
    <meta:user-defined meta:name="DC.title">Kennisgeving aanvaarding melding in het kader van het Besluit activiteiten leefomgeving, Groenestraat 1, 6274 NE Reijmersto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84</meta:user-defined>
    <meta:user-defined meta:name="OVERHEIDop.GmbID/DC.identifier">gmb-2026-393384</meta:user-defined>
    <meta:user-defined meta:name="OVERHEIDop.versieInformatie"/>
  </office:meta>
</office:document-meta>
</file>