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ingleystraat 52B 3025R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op dezelfde dag verzonden) een omgevingsvergunning, met kenmerk <text:span text:style-name="nadrukvet">Z2026-006543</text:span><text:span text:style-name="nadrukvet">/2026051700307</text:span>, heeft verleend voor de Bouwactiviteit (omgevingsplan), Bouwactiviteit (technisch). <text:span text:style-name="nadrukcur">(Grondslag: Omgevingswet, artikel 5.1)</text:span></text:p>
            <text:p text:style-name="common-al">De aanvraag betreft het hoger aanbrengen van de begane grondvloer, het wijzigen van brandscheidingen en het uitbreiden van bestaande woningen op de locatie Bingleystraat 52B 3025R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3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543</meta:user-defined>
    <meta:user-defined meta:name="DCTERMS.abstract">het hoger aanbrengen van de begane grondvloer, het wijzigen van brandscheidingen en het uitbreiden van bestaande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ingleystraat 52B 3025RJ Rotterdam</meta:user-defined>
    <meta:user-defined meta:name="DCTERMS.W3CDTF/DCTERMS.available">2026-08-20</meta:user-defined>
    <meta:user-defined meta:name="DCTERMS.W3CDTF/OVERHEIDop.jaargang">2026</meta:user-defined>
    <meta:user-defined meta:name="OVERHEIDop.publicationIssue">393382</meta:user-defined>
    <meta:user-defined meta:name="OVERHEIDop.GmbID/DC.identifier">gmb-2026-393382</meta:user-defined>
    <meta:user-defined meta:name="OVERHEIDop.versieInformatie"/>
  </office:meta>
</office:document-meta>
</file>