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functiewijziging in verband met het realiseren van een recreatiewoning op de locatie Brederodestraat 95  te Zandvoort, ingekomen 10 augustus 2026, DSO nummer 2026081001351, zaaknummer ODIJ-Z-26-18677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een functiewijziging in verband met het realiseren van een recreatiewoning op de locatie Brederodestraat 95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5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33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een functiewijziging in verband met het realiseren van een recreatiewoning op de locatie Brederodestraat 95  te Zandvoort, ingekomen 10 augustus 2026, DSO nummer 2026081001351, zaaknummer ODIJ-Z-26-186775</meta:user-defined>
    <meta:user-defined meta:name="DCTERMS.W3CDTF/DCTERMS.available">2026-08-20</meta:user-defined>
    <meta:user-defined meta:name="DCTERMS.W3CDTF/OVERHEIDop.jaargang">2026</meta:user-defined>
    <meta:user-defined meta:name="OVERHEIDop.publicationIssue">393374</meta:user-defined>
    <meta:user-defined meta:name="OVERHEIDop.GmbID/DC.identifier">gmb-2026-393374</meta:user-defined>
    <meta:user-defined meta:name="OVERHEIDop.versieInformatie"/>
  </office:meta>
</office:document-meta>
</file>