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affinstraat 33-3 1057S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constructieve muurdoorbraak</text:p>
            <text:p text:style-name="common-al">Besluit: verleend</text:p>
            <text:p text:style-name="common-al">Besluit verzonden op: 17-08-2026</text:p>
            <text:p text:style-name="common-al">Zaakadres: Baffinstraat 33-3 1057SW Amsterdam</text:p>
            <text:p text:style-name="common-al">Zaaknummer: Z2026-027086</text:p>
            <text:p text:style-name="common-al">DSO-nummer: 202606190095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7086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3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086</meta:user-defined>
    <meta:user-defined meta:name="DCTERMS.abstract">realiseren van een constructieve muurdoorbra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affinstraat 33-3 1057SW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73</meta:user-defined>
    <meta:user-defined meta:name="OVERHEIDop.GmbID/DC.identifier">gmb-2026-393373</meta:user-defined>
    <meta:user-defined meta:name="OVERHEIDop.versieInformatie"/>
  </office:meta>
</office:document-meta>
</file>