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Amstel 137 1018E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Besluit: verleend</text:p>
            <text:p text:style-name="common-al">Besluit verzonden op: 18-08-2026</text:p>
            <text:p text:style-name="common-al">Zaakadres: Amstel 137 1018EN Amsterdam</text:p>
            <text:p text:style-name="common-al">Zaaknummer: Z2026-036560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nitth.sdc@amsterdam.nl?Subject=Dossiernummer Z2026-036560" xlink:type="simple">procesunitth.sdc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8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336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6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6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6560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Amstel 137 1018E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368</meta:user-defined>
    <meta:user-defined meta:name="OVERHEIDop.GmbID/DC.identifier">gmb-2026-393368</meta:user-defined>
    <meta:user-defined meta:name="OVERHEIDop.versieInformatie"/>
  </office:meta>
</office:document-meta>
</file>