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groting Omgevingsdienst Groene Metropool 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mgevingsdienst Groene Metropool (ODGM) voert voor de gemeente Zevenaar alle milieutaken rond vergunningverlening, toezicht en handhaving uit. Het Algemeen Bestuur van de ODGM heeft op 9 juli 2026 de ontwerpbegroting van de ODGM 2027 vastgesteld. De stukken zijn digitaal en fysiek voor eenieder beschikbaar.  Voor meer informatie en het inzien/verkrijgen van de begrotingstukken kunt u contact opnemen met de heer O. Peters via <text:a xlink:href="mailto:o.peters@zevenaar.nl" xlink:type="simple"><text:span text:style-name="nadrukondlijn">o.peters@zevenaar.nl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33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Financiën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Begroting Omgevingsdienst Groene Metropool 202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64</meta:user-defined>
    <meta:user-defined meta:name="OVERHEIDop.GmbID/DC.identifier">gmb-2026-393364</meta:user-defined>
    <meta:user-defined meta:name="OVERHEIDop.versieInformatie"/>
  </office:meta>
</office:document-meta>
</file>