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oor het renoveren van een tuinbouwkas tussen Voshol 35-37 Bosko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omgevingsvergunning ontvangen. De vergunning is aangevraagd voor het renoveren van een tuinbouwkas aan tussen Voshol 35-37 Boskoop, geregistreerd onder nr. 04843920032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5-06-2026. De gemeente neemt daarover waarschijnlijk voor 01-10-2026 een besluit. Als de vergunning wordt verleend, publiceert de gemeente een nieuw bericht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9336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6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6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phen aan den Rij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4843920032</meta:user-defined>
    <meta:user-defined meta:name="DCTERMS.abstract">Verlenging beslistermijn voor het renoveren van een tuinbouwkas aan tussen Voshol 35-37 Boskoop</meta:user-defined>
    <dc:language>nl</dc:language>
    <meta:user-defined meta:name="OVERHEIDop.locatietype/OVERHEIDop.gebiedsmarkering">Vlak</meta:user-defined>
    <meta:user-defined meta:name="DC.title">Verlenging beslistermijn voor het renoveren van een tuinbouwkas tussen Voshol 35-37 Boskoop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363</meta:user-defined>
    <meta:user-defined meta:name="OVERHEIDop.GmbID/DC.identifier">gmb-2026-393363</meta:user-defined>
    <meta:user-defined meta:name="OVERHEIDop.versieInformatie"/>
  </office:meta>
</office:document-meta>
</file>