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Westerhúslânne 20, 9073 TW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werpbeschikking Wet algemene bepalingen omgevingsrecht</text:span>
          </text:p>
            <text:p text:style-name="common-al">Ontvangen een aanvraag om een omgevingsvergunning.</text:p>
            <text:p text:style-name="common-al">Betreft: het veranderen van een inrichting en het in werking hebben van een inrichting na die verandering.</text:p>
            <text:p text:style-name="common-al">Locatie: Westerhúslânne 20 te Marrum, gemeente Noardeast-Fryslân.</text:p>
            <text:p text:style-name="common-al">Het college van burgemeester en wethouders van de gemeente Noardeast-Fryslân zijn van plan de gevraagde vergunning te verlenen onder kenmerk 2022-FUMO-0065763.</text:p>
            <text:p text:style-name="common-al">
            
          </text:p>
            <text:p text:style-name="common-al">Tegen de ontwerpbeschikking kan men zienswijzen indienen bij het college van burgemeester en wethouders van de gemeente Noardeast-Fryslân .</text:p>
            <text:p text:style-name="common-al">
            
          </text:p>
            <text:p text:style-name="common-al">De ontwerpbeschikking ligt ter inzage bij:</text:p>
            <text:p text:style-name="common-al">- FUMO, elke werkdag van 9.00 tot 16.00 uur (graag vooraf contact opnemen);</text:p>
            <text:p text:style-name="common-al">- gemeentehuis van de betreffende gemeente.</text:p>
            <text:p text:style-name="common-al">
            
          </text:p>
            <text:p text:style-name="common-al">Voor inlichtingen of het indienen van mondelinge zienswijzen neemt u contact op de FUMO, </text:p>
            <text:p text:style-name="common-al">e-mail <text:a xlink:href="mailto:VSA@fumo.nl" xlink:type="simple">VSA@fumo.nl</text:a> of tel. 0566-75 03 00. Bezoekadres: J.W. de Visserwei 10, 9001 ZE Grou.</text:p>
            <text:p text:style-name="common-al">
            
          </text:p>
            <text:p text:style-name="common-al">zienswijzen moeten bevatten: naam en adres, het kenmerk van het betreffende besluit, motivering, datum en</text:p>
            <text:p text:style-name="common-al">ondertekening.</text:p>
            <text:p text:style-name="common-al">Zienswijzen kunt u sturen naar het college van burgemeester en wethouders gemeente Noardeast-Fryslân,</text:p>
            <text:p text:style-name="common-al">Postbus 1, 9100 AA Dokkum.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336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2025-248619</meta:user-defined>
    <meta:user-defined meta:name="DCTERMS.abstract">Aanvraag omgevingsvergunning voor het wijzigen van het stalsysteem op locatie Westerhúslânne 20, 9073 TW Marrum</meta:user-defined>
    <dc:language>nl</dc:language>
    <meta:user-defined meta:name="OVERHEIDop.locatietype/OVERHEIDop.gebiedsmarkering">Punt</meta:user-defined>
    <meta:user-defined meta:name="DC.title">Ontvangst aanvraag omgevingsvergunning Westerhúslânne 20, 9073 TW Marr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362</meta:user-defined>
    <meta:user-defined meta:name="OVERHEIDop.GmbID/DC.identifier">gmb-2026-393362</meta:user-defined>
    <meta:user-defined meta:name="OVERHEIDop.versieInformatie"/>
  </office:meta>
</office:document-meta>
</file>