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imorplein 22 t/m 62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raamkozijnen, plaatsen zonwering aan de gevel en installaties op het dak</text:p>
            <text:p text:style-name="common-al">Zaakadres: Timorplein 22 t/m 62 Amsterdam</text:p>
            <text:p text:style-name="common-al">Datum ontvangst: 17-07-2026</text:p>
            <text:p text:style-name="common-al">Zaaknummer: Z2026-031754</text:p>
            <text:p text:style-name="common-al">DSO-nummer: 20260717006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3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754</meta:user-defined>
    <meta:user-defined meta:name="DCTERMS.abstract">veranderen van de raamkozijnen, plaatsen zonwering aan de gevel en installaties op het dak</meta:user-defined>
    <dc:language>nl</dc:language>
    <meta:user-defined meta:name="OVERHEIDop.locatietype/OVERHEIDop.gebiedsmarkering">Vlak</meta:user-defined>
    <meta:user-defined meta:name="DC.title">Aanvraag omgevingsvergunning Timorplein 22 t/m 62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58</meta:user-defined>
    <meta:user-defined meta:name="OVERHEIDop.GmbID/DC.identifier">gmb-2026-393358</meta:user-defined>
    <meta:user-defined meta:name="OVERHEIDop.versieInformatie"/>
  </office:meta>
</office:document-meta>
</file>