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GRUTTOLAAN 13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Gruttolaan 13, 5262 ZG Vught, container plaatsen van 24-8-2026 t/m 26-10-2026, Z26-311128</text:p>
            <text:p text:style-name="al"/>
            <text:p text:style-name="tussenkopcur">De ontheffing is verzonden op 14 augustus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3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GRUTTOLAAN 13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51</meta:user-defined>
    <meta:user-defined meta:name="OVERHEIDop.GmbID/DC.identifier">gmb-2026-393351</meta:user-defined>
    <meta:user-defined meta:name="OVERHEIDop.versieInformatie"/>
  </office:meta>
</office:document-meta>
</file>