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office:automatic-styles>
  <office:body>
    <office:text>
      <text:p text:style-name="new_page_staatscourant"/>
      <text:p text:style-name="single-kop-titel">Ontwerp Standplaatsenbeleid Vlieland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Vlieland laat weten dat het ontwerp van het Standplaatsenbeleid Vlieland 2026 zes weken lang ter inzage ligt. In deze periode kunnen inwoners en andere belanghebbenden het ontwerp bekijken. Het nieuwe beleid vervangt het huidige Standplaatsenbeleid Vlieland 2019 en bevat aangepaste regels voor standplaatsen in de gemeente.</text:p>
            <text:p text:style-name="common-al">Met het nieuwe beleid sluit de gemeente aan bij de nieuwste wetten, regels en uitspraken van rechters over vergunningen waarvoor veel belangstelling is. Ook zijn verschillende regels duidelijker gemaakt. Daarnaast zijn de voorwaarden voor het gebruik van standplaatsen bijgewerkt, zodat deze beter passen bij de huidige situatie.</text:p>
            <text:p text:style-name="common-al">Belangrijke veranderingen zijn:</text:p>
            <text:list text:style-name="id1-3-2-1-1-4">
              <text:list-item text:style-override="id1-3-2-1-1-4-1">
                <text:number>•</text:number>
                <text:p text:style-name="al">Een vergunning voor een standplaats is straks 10 jaar geldig in plaats van 5 jaar.</text:p>
              </text:list-item>
              <text:list-item text:style-override="id1-3-2-1-1-4-2">
                <text:number>•</text:number>
                <text:p text:style-name="al">De eis van een authentieke haringkar is vervangen door de eis van een viskar met een authentieke uitstraling.</text:p>
              </text:list-item>
              <text:list-item text:style-override="id1-3-2-1-1-4-3">
                <text:number>•</text:number>
                <text:p text:style-name="al">Er zijn nieuwe regels toegevoegd over hoe een standplaats eruit moet zien als het verkoopmiddel niet in gebruik is.</text:p>
              </text:list-item>
            </text:list>
            <text:p text:style-name="common-al">
            <text:span text:style-name="nadrukvet">Ter inzage</text:span>
          </text:p>
            <text:p text:style-name="common-al">Het ontwerp Standplaatsenbeleid Vlieland 2026 ligt gedurende zes weken ter inzage gerekend vanaf de dag na bekendmaking. </text:p>
            <text:p text:style-name="common-al">U kunt het concept Standplaatsenbeleid 2026 en de bijbehorende stukken digitaal bekijken via het digitale publicatieblad op officielebekendmakingen.nl. De documenten hangen als ‘Bekijk documenten’ aan deze publicatie (zie linker kolom). Of u kunt een afspraak maken op het gemeentehuis. </text:p>
            <text:p text:style-name="common-al">
            <text:span text:style-name="nadrukvet">Indienen van een zienswijze</text:span>
          </text:p>
            <text:p text:style-name="common-al">Tijdens de periode dat het ontwerpbeleid ter inzage ligt, kan iedereen een reactie geven op het ontwerp. Zo'n reactie heet een zienswijze. U kunt uw zienswijze indienen binnen de termijn van zes weken.</text:p>
            <text:p text:style-name="common-al">Een schriftelijke zienswijze kan worden gericht aan:</text:p>
            <text:list text:style-name="id1-3-2-1-1-11">
              <text:list-item text:style-override="id1-3-2-1-1-11-1">
                <text:number>•</text:number>
                <text:p text:style-name="al">College van burgemeester en wethouders van Vlieland</text:p>
              </text:list-item>
              <text:list-item text:style-override="id1-3-2-1-1-11-2">
                <text:number>•</text:number>
                <text:p text:style-name="al">Postbus 10</text:p>
              </text:list-item>
              <text:list-item text:style-override="id1-3-2-1-1-11-3">
                <text:number>•</text:number>
                <text:p text:style-name="al">8899 ZN Vlieland</text:p>
              </text:list-item>
            </text:list>
            <text:p text:style-name="common-al">Of digitaal via <text:a xlink:href="mailto:info@vlieland.nl" xlink:type="simple"><text:span text:style-name="nadrukondlijn">info@vlieland.nl</text:span></text:a></text:p>
            <text:p text:style-name="last-al">Onder vermelding van: Zienswijze ontwerp Standplaatsenbeleid Vlieland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eland</text:p>
            </table:table-cell>
            <table:table-cell office:value-type="string" table:style-name="header.C">
              <text:p text:style-name="headerright"><text:span text:style-name="nr">Nr. 39334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4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4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Vlieland</meta:user-defined>
    <meta:user-defined meta:name="OVERHEID.Informatietype/DC.type">officiële publicatie</meta:user-defined>
    <meta:user-defined meta:name="OVERHEIDop.Rubriek/DC.type">participatie</meta:user-defined>
    <meta:user-defined meta:name="OVERHEID.Gemeente/OVERHEID.authority">Vlieland</meta:user-defined>
    <meta:user-defined meta:name="OVERHEID.Gemeente/DCTERMS.publisher">Vlieland</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Ontwerp Standplaatsenbeleid Vlieland 2026</meta:user-defined>
    <meta:user-defined meta:name="OVERHEIDop.datumEindeReactietermijn">2026-10-05</meta:user-defined>
    <meta:user-defined meta:name="OVERHEIDop.TilID/OVERHEIDop.terinzageleggingOP">til-2026-32858</meta:user-defined>
    <meta:user-defined meta:name="DCTERMS.W3CDTF/DCTERMS.available">2026-08-24</meta:user-defined>
    <meta:user-defined meta:name="OVERHEIDop.externeBijlage">Schaarse vergunningen en terugverdientijd|exb-2026-29405</meta:user-defined>
    <meta:user-defined meta:name="DCTERMS.W3CDTF/OVERHEIDop.jaargang">2026</meta:user-defined>
    <meta:user-defined meta:name="OVERHEIDop.publicationIssue">393341</meta:user-defined>
    <meta:user-defined meta:name="OVERHEIDop.GmbID/DC.identifier">gmb-2026-393341</meta:user-defined>
    <meta:user-defined meta:name="OVERHEIDop.versieInformatie"/>
  </office:meta>
</office:document-meta>
</file>