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ABO-Milieuconsult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7 juli 2026 hebben wij een melding ontvangen van ABO-Milieuconsult B.V. gelegen te Goes.</text:p>
            <text:p text:style-name="common-al">Het gaat om een melding in het kader van het Besluit activiteiten leefomgeving (Bal), over het saneren van de bodem op de locatie Jurjaneweg 5 te Borssele 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common-al">De melding is geregistreerd onder nummer Z2026-0000638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9333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orse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van ABO-Milieuconsult B.V.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339</meta:user-defined>
    <meta:user-defined meta:name="OVERHEIDop.GmbID/DC.identifier">gmb-2026-393339</meta:user-defined>
    <meta:user-defined meta:name="OVERHEIDop.versieInformatie"/>
  </office:meta>
</office:document-meta>
</file>