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Westerduinweg 3-29 te Petten (Metaalproductenindustr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3 augustus 2026 namens Gemeente Schagen een volledige melding ontvangen van een ontwikkeling aan Westerduinweg 3-29 te Petten. Het gaat over het bewerken van metalen met gebruik van beitsbaden. De melding heeft het kenmerk OMG-087856/Z26-0827007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Metaalproductenindustrie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7856/Z26-0827007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33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a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7856/Z26-0827007</meta:user-defined>
    <dc:language>nl</dc:language>
    <meta:user-defined meta:name="OVERHEIDop.locatietype/OVERHEIDop.gebiedsmarkering">Adres</meta:user-defined>
    <meta:user-defined meta:name="DC.title">Melding ontvangen voor Westerduinweg 3-29 te Petten (Metaalproductenindustrie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38</meta:user-defined>
    <meta:user-defined meta:name="OVERHEIDop.GmbID/DC.identifier">gmb-2026-393338</meta:user-defined>
    <meta:user-defined meta:name="OVERHEIDop.versieInformatie"/>
  </office:meta>
</office:document-meta>
</file>