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parkeren van de camper met kenteken SN-038-B in de periode van 1 september 2026 tot 1 september 2027 voor een gedeelte van het parkeerterrein bij de Veerstoep en de naastgelegen woonwijk ’t Hoofd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17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Overige</text:span>
          </text:p>
            <text:list text:style-name="id1-3-2-1-1-4">
              <text:list-item text:style-override="id1-3-2-1-1-4-1">
                <text:number>•</text:number>
                <text:p text:style-name="al">Verleende ontheffing voor het parkeren van de camper met kenteken SN-038-B voor een gedeelte van het parkeerterrein bij de Veerstoep en de naastgelegen woonwijk ’t Hoofd in de periode van 1 september 2026 tot 1 september 2027. Dit besluit is genomen op 11 augustus 2026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333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Vlak</meta:user-defined>
    <meta:user-defined meta:name="DC.title">Ontheffing voor het parkeren van de camper met kenteken SN-038-B in de periode van 1 september 2026 tot 1 september 2027 voor een gedeelte van het parkeerterrein bij de Veerstoep en de naastgelegen woonwijk ’t Hoofd te Maas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33</meta:user-defined>
    <meta:user-defined meta:name="OVERHEIDop.GmbID/DC.identifier">gmb-2026-393333</meta:user-defined>
    <meta:user-defined meta:name="OVERHEIDop.versieInformatie"/>
  </office:meta>
</office:document-meta>
</file>