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BRUIK OPENBARE WEG – ST-ELISABETHSTRAAT 85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p text:style-name="tussenkopcur">- St-Elisabethstraat 85, 5261 VL Vught, container plaatsen van 14-8-26 tm 28-8-26, Z26-311468</text:p>
            <text:p text:style-name="al"/>
            <text:p text:style-name="tussenkopcur">De ontheffing is verzonden op 13 augustus 2026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33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GEBRUIK OPENBARE WEG – ST-ELISABETHSTRAAT 85, VUG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30</meta:user-defined>
    <meta:user-defined meta:name="OVERHEIDop.GmbID/DC.identifier">gmb-2026-393330</meta:user-defined>
    <meta:user-defined meta:name="OVERHEIDop.versieInformatie"/>
  </office:meta>
</office:document-meta>
</file>