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dakkapel op het voordakvlak van de woning, Fivelingo 108 2716BH Zoet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8-08-2026 een besluit verzonden op de aanvraag met zaaknummer 2026-105325 voor het plaatsen van een dakkapel op het voordakvlak van de woning op locatie Fivelingo 108 2716BH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332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05325</meta:user-defined>
    <meta:user-defined meta:name="DCTERMS.abstract">het plaatsen van een dakkapel op het voordakvlak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plaatsen van een dakkapel op het voordakvlak van de woning, Fivelingo 108 2716BH Zoetermeer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29</meta:user-defined>
    <meta:user-defined meta:name="OVERHEIDop.GmbID/DC.identifier">gmb-2026-393329</meta:user-defined>
    <meta:user-defined meta:name="OVERHEIDop.versieInformatie"/>
  </office:meta>
</office:document-meta>
</file>