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hobbyruimte en opslagruimte bij de woning, Hendrika van Tussenbroeklaan 11, 3533SZ Utrecht, GU-Z2026-00645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579</text:p>
            <text:p text:style-name="common-al">Toelichting: het bouwen van een hobbyruimte en opslagruimte bij de woning</text:p>
            <text:p text:style-name="common-al">Datum ontvangst aanvraag: 1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3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579</meta:user-defined>
    <meta:user-defined meta:name="DCTERMS.abstract">Toelichting: het bouwen van een hobbyruimte en opslagruimte bij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bouwen van een hobbyruimte en opslagruimte bij de woning, Hendrika van Tussenbroeklaan 11, 3533SZ Utrecht, GU-Z2026-0064579</meta:user-defined>
    <meta:user-defined meta:name="OVERHEIDop.datumEindeReactietermijn">2026-10-12</meta:user-defined>
    <meta:user-defined meta:name="OVERHEIDop.terinzageleggingBG">https://jeleefomgeving.nl/inzien/002220647/3e929dee-af34-4bc2-a07b-8185ee1cbb9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28</meta:user-defined>
    <meta:user-defined meta:name="OVERHEIDop.GmbID/DC.identifier">gmb-2026-393328</meta:user-defined>
    <meta:user-defined meta:name="OVERHEIDop.versieInformatie"/>
  </office:meta>
</office:document-meta>
</file>