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oop bouwkavels aan particulieren project Heeswijkse Kampen Wonen in het Groen Zuid te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nd van Cuijk start de verkoop van bouwkavels aan particulieren t.b.v. de bouw van 10 vrijstaande woningen in het project Heeswijkse Kampen Wonen in het Groen Zuid te Cuijk.</text:p>
            <text:p text:style-name="common-al">De verkoop en inschrijftermijn wordt bekendgemaakt via de website <text:a xlink:href="http://www.landvancuijkwoont.nl" xlink:type="simple"><text:span text:style-name="nadrukondlijn">www.landvancuijkwoont.nl</text:span></text:a> </text:p>
            <text:p text:style-name="common-al">Na sluiting van de termijn wordt door een notaris een loting verricht om de aanbiedingsvolgorde te bepalen.</text:p>
            <text:p text:style-name="last-al">
            <text:span text:style-name="nadrukcur">(de termijn van inschrijving start op 1 september 2026 om 12:00 uur a.s.)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332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Buurt</meta:user-defined>
    <meta:user-defined meta:name="DC.title">Verkoop bouwkavels aan particulieren project Heeswijkse Kampen Wonen in het Groen Zuid te Cu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23</meta:user-defined>
    <meta:user-defined meta:name="OVERHEIDop.GmbID/DC.identifier">gmb-2026-393323</meta:user-defined>
    <meta:user-defined meta:name="OVERHEIDop.versieInformatie"/>
  </office:meta>
</office:document-meta>
</file>