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uitbreiden van de bushalte bij het station, Vleutensebaan, Station Terwijde te Utrecht, GU-Z2026-006452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520</text:p>
            <text:p text:style-name="common-al">Toelichting: het uitbreiden van de bushalte bij het station</text:p>
            <text:p text:style-name="common-al">Datum ontvangst aanvraag: 17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332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2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2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GU-Z2026-0064520</meta:user-defined>
    <meta:user-defined meta:name="DCTERMS.abstract">Toelichting: het uitbreiden van de bushalte bij het station</meta:user-defined>
    <dc:language>nl</dc:language>
    <meta:user-defined meta:name="OVERHEIDop.locatietype/OVERHEIDop.gebiedsmarkering">Vlak</meta:user-defined>
    <meta:user-defined meta:name="DC.title">Aanvraag omgevingsvergunning, het uitbreiden van de bushalte bij het station, Vleutensebaan, Station Terwijde te Utrecht, GU-Z2026-0064520</meta:user-defined>
    <meta:user-defined meta:name="OVERHEIDop.datumEindeReactietermijn">2026-10-12</meta:user-defined>
    <meta:user-defined meta:name="OVERHEIDop.terinzageleggingBG">https://jeleefomgeving.nl/inzien/002220647/5b843bb1-642f-4465-b16a-bba8a5266ad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321</meta:user-defined>
    <meta:user-defined meta:name="OVERHEIDop.GmbID/DC.identifier">gmb-2026-393321</meta:user-defined>
    <meta:user-defined meta:name="OVERHEIDop.versieInformatie"/>
  </office:meta>
</office:document-meta>
</file>