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impelmees 15, 3245TW Sommelsdijk</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een omgevingsvergunning betreffende het plaatsen van een schutting langs een talud op locatie Pimpelmees 15, 3245TW Sommelsdijk. De aanvraag is geregistreerd onder zaaknummer Z2026-01258. De aanvraag betreft:</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332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58</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Pimpelmees 15, 3245TW Sommelsdijk</meta:user-defined>
    <meta:user-defined meta:name="DCTERMS.W3CDTF/DCTERMS.available">2026-08-25</meta:user-defined>
    <meta:user-defined meta:name="DCTERMS.W3CDTF/OVERHEIDop.jaargang">2026</meta:user-defined>
    <meta:user-defined meta:name="OVERHEIDop.publicationIssue">393320</meta:user-defined>
    <meta:user-defined meta:name="OVERHEIDop.GmbID/DC.identifier">gmb-2026-393320</meta:user-defined>
    <meta:user-defined meta:name="OVERHEIDop.versieInformatie"/>
  </office:meta>
</office:document-meta>
</file>