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boscompensatie gemeente Peel en Maas, HDN01 W 36, MBE00 P 244, P 29, U 3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2 augustus 2026 een aanvraag omgevingsvergunning ontvangen voor boscompensatie gemeente Peel en Maas op locatie HDN01 W 36, MBE00 P 244, P 29, U 370. De aanvraag is geregistreerd onder zaaknummer Z2026-00003807. De aanvraag betreft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933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807</meta:user-defined>
    <meta:user-defined meta:name="DCTERMS.abstract">Betreft: Aanvraag op locatie HDN01 W 36, MBE00 P 244, P 29, U 370</meta:user-defined>
    <dc:language>nl</dc:language>
    <meta:user-defined meta:name="OVERHEIDop.locatietype/OVERHEIDop.gebiedsmarkering">Vlak</meta:user-defined>
    <meta:user-defined meta:name="DC.title">Aanvraag omgevingsvergunning voor boscompensatie gemeente Peel en Maas, HDN01 W 36, MBE00 P 244, P 29, U 37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18</meta:user-defined>
    <meta:user-defined meta:name="OVERHEIDop.GmbID/DC.identifier">gmb-2026-393318</meta:user-defined>
    <meta:user-defined meta:name="OVERHEIDop.versieInformatie"/>
  </office:meta>
</office:document-meta>
</file>