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Zuiderlaan 1a, 9914PN Zee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augustus 2026 heeft de gemeente Eemsdelta een aanvraag ontvangen voor het verbouwen en versterken van een schuur op de locatie Zuiderlaan 1a, 9914PN Zeerijp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331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1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162</meta:user-defined>
    <meta:user-defined meta:name="DCTERMS.abstract">17 augustus 2026 voor het verbouwen en versterken van een schuur op de locatie Zuiderlaan 1a, 9914PN Zeerijp.</meta:user-defined>
    <dc:language>nl</dc:language>
    <meta:user-defined meta:name="OVERHEIDop.locatietype/OVERHEIDop.gebiedsmarkering">Vlak</meta:user-defined>
    <meta:user-defined meta:name="DC.title">Kennisgeving ontvangst aanvraag omgevingsvergunning Zuiderlaan 1a, 9914PN Zeerijp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311</meta:user-defined>
    <meta:user-defined meta:name="OVERHEIDop.GmbID/DC.identifier">gmb-2026-393311</meta:user-defined>
    <meta:user-defined meta:name="OVERHEIDop.versieInformatie"/>
  </office:meta>
</office:document-meta>
</file>