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sloop houten loods, naast Coetsstraat 65 Zwolle [Zaaknummer 0193ESUITE148019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04-08-2026</text:p>
            <text:p text:style-name="common-al">
            <text:span text:style-name="nadrukvet">Locatie:</text:span> Coetsstraat 65L-1 8012VC Zwolle</text:p>
            <text:p text:style-name="common-al">
            <text:span text:style-name="nadrukvet">Zaakomschrijving:</text:span> het slopen van een houten loods Van Raalte V.O.F.</text:p>
            <text:p text:style-name="common-al">
            <text:span text:style-name="nadrukvet">Zaaknummer:</text:span> 0193ESUITE148019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werk slopen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Zwoll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4801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9330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0193ESUITE1480192026</meta:user-defined>
    <meta:user-defined meta:name="DCTERMS.abstract">het slopen van een houten loods Van Raalte V.O.F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sloop houten loods, naast Coetsstraat 65 Zwolle [Zaaknummer 0193ESUITE1480192026]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08</meta:user-defined>
    <meta:user-defined meta:name="OVERHEIDop.GmbID/DC.identifier">gmb-2026-393308</meta:user-defined>
    <meta:user-defined meta:name="OVERHEIDop.versieInformatie"/>
  </office:meta>
</office:document-meta>
</file>