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9791a433-61a9-4e50-b5b7-6e955fdad1d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erkeersbesluit: Het opheffen van een bestaande gehandicaptenparkeerplaats op kenteken ter hoogte van de Ambachtsmark 5H</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Intrekken verkeersbesluit: Het opheffen van een bestaande gehandicaptenparkeerplaats op kenteken ter hoogte van de Ambachtsmark 5H</text:p>
            <text:p text:style-name="al">Steller:  H. Bakkum</text:p>
            <text:p text:style-name="al">Afdeling:  Stadsruimte </text:p>
            <text:p text:style-name="al">Nummer:  19934065       Datum: 18 augustus 2026</text:p>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het verzoek ontvangen om Verkeersbesluit voor het opheffen van een bestaande gehandicaptenparkeerplaats op kenteken ter hoogte van de Ambachtsmark 5H, d.d. 29 juli 2026 met nummer 19873511, in te trekk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Communicatie</text:p>
            <text:p text:style-name="common-al">Van het besluit wordt een openbare bekendmaking geplaatst in het Gemeenteblad. </text:p>
            <text:p text:style-name="common-al"/>
            <text:p text:style-name="common-al"/>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p text:style-name="common-al">“Verkeersbesluit voor het opheffen van een bestaande gehandicaptenparkeerplaats op kenteken ter hoogte  van de Ambachtsmark 5H, d.d. 29 juli 2026 met nummer 19873511”, in te trekken. </text:p>
            <text:p text:style-name="common-al"/>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29-1" text:style-name="plaatje">
              <text:p text:style-name="illustratie_id1-3-2-2-1-29-1-1"><draw:frame draw:style-name="illustratie_id1-3-2-2-1-29-1-1" text:anchor-type="paragraph" svg:width="38.9mm" svg:height="18.9mm"><draw:image xlink:href="Pictures/HandtekeningHarrieBakkumi9791a433-61a9-4e50-b5b7-6e955fdad1d1.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9-1-1" style:parent-style-name="Standard">
      <style:paragraph-properties style:line-spacing="0mm" style:text-autospace="none" ofo:line-height="0.001cm"/>
    </style:style>
    <style:style style:family="graphic" style:name="illustratie_id1-3-2-2-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33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Intrekken verkeersbesluit: Het opheffen van een bestaande gehandicaptenparkeerplaats op kenteken ter hoogte van de Ambachtsmark 5H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Intrekken verkeersbesluit het opheffen van een bestaande gehandicaptenparkeerplaats op kenteken ter hoogte van de Ambachtsmark 5H</meta:user-defined>
    <meta:user-defined meta:name="OVERHEIDop.verkeersbordcode">E6</meta:user-defined>
    <dc:language>nl</dc:language>
    <meta:user-defined meta:name="OVERHEIDop.locatietype/OVERHEIDop.gebiedsmarkering">Adres</meta:user-defined>
    <meta:user-defined meta:name="DC.title">Intrekken verkeersbesluit: Het opheffen van een bestaande gehandicaptenparkeerplaats op kenteken ter hoogte van de Ambachtsmark 5H</meta:user-defined>
    <meta:user-defined meta:name="DCTERMS.W3CDTF/DCTERMS.available">2026-08-20</meta:user-defined>
    <meta:user-defined meta:name="DCTERMS.W3CDTF/OVERHEIDop.jaargang">2026</meta:user-defined>
    <meta:user-defined meta:name="OVERHEIDop.publicationIssue">393306</meta:user-defined>
    <meta:user-defined meta:name="OVERHEIDop.GmbID/DC.identifier">gmb-2026-393306</meta:user-defined>
    <meta:user-defined meta:name="OVERHEIDop.versieInformatie"/>
  </office:meta>
</office:document-meta>
</file>