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Amstel 137 1018E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Amstel 137 1018EN Amsterdam</text:p>
            <text:p text:style-name="common-al">Datum ontvangst: 17-08-2026</text:p>
            <text:p text:style-name="common-al">Zaaknummer: Z2026-03656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3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5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Amstel 137 1018E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00</meta:user-defined>
    <meta:user-defined meta:name="OVERHEIDop.GmbID/DC.identifier">gmb-2026-393300</meta:user-defined>
    <meta:user-defined meta:name="OVERHEIDop.versieInformatie"/>
  </office:meta>
</office:document-meta>
</file>