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Baarsjesweg 311-H 1058A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staande in de achtertuin</text:p>
            <text:p text:style-name="common-al">Besluit: aanvraag ingetrokken</text:p>
            <text:p text:style-name="common-al">Ingetrokken op: 14-08-2026</text:p>
            <text:p text:style-name="common-al">Zaakadres: Baarsjesweg 311-H 1058AH Amsterdam</text:p>
            <text:p text:style-name="common-al">Zaaknummer: Z2026-029745</text:p>
            <text:p text:style-name="common-al">DSO-nummer: 2026070601426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2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9745</meta:user-defined>
    <meta:user-defined meta:name="DCTERMS.abstract">(KAP) het kappen van één boom staande in de achter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Baarsjesweg 311-H 1058AH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95</meta:user-defined>
    <meta:user-defined meta:name="OVERHEIDop.GmbID/DC.identifier">gmb-2026-393295</meta:user-defined>
    <meta:user-defined meta:name="OVERHEIDop.versieInformatie"/>
  </office:meta>
</office:document-meta>
</file>