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evenement Kids aan de Vlieten op 29 augustus 2026 aan Noordvliet (tussen Veerstraat en P.C. Hooftlaan) en Zuidvliet (tussen Boelhouwersbrug en P.C. Hooftlaan)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17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Evenementen</text:span>
          </text:p>
            <text:list text:style-name="id1-3-2-1-1-4">
              <text:list-item text:style-override="id1-3-2-1-1-4-1">
                <text:number>•</text:number>
                <text:p text:style-name="al">Verleende vergunning voor het evenement Kids aan de Vlieten op 29 augustus 2026 van 10:00 uur tot 16:00 uur, op en boven het water van de Noordvliet (tussen Veerstraat en P.C. Hooftlaan) en Zuidvliet (tussen Boelhouwersbrug en P.C. Hooftlaan). Dit besluit is genomen op 13 augustus 2026;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32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Toestemming voor het evenement Kids aan de Vlieten op 29 augustus 2026 aan Noordvliet (tussen Veerstraat en P.C. Hooftlaan) en Zuidvliet (tussen Boelhouwersbrug en P.C. Hooftlaan) te Maas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4</meta:user-defined>
    <meta:user-defined meta:name="OVERHEIDop.GmbID/DC.identifier">gmb-2026-393294</meta:user-defined>
    <meta:user-defined meta:name="OVERHEIDop.versieInformatie"/>
  </office:meta>
</office:document-meta>
</file>