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gellestraat 49 1032B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rookgasafvoer en plaatsen dakraam</text:p>
            <text:p text:style-name="common-al">Zaakadres: Nigellestraat 49 1032BJ Amsterdam</text:p>
            <text:p text:style-name="common-al">Datum ontvangst: 12-08-2026</text:p>
            <text:p text:style-name="common-al">Zaaknummer: Z2026-035993</text:p>
            <text:p text:style-name="common-al">DSO-nummer: 202608120066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29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9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993</meta:user-defined>
    <meta:user-defined meta:name="DCTERMS.abstract">plaatsen rookgasafvoer en plaatsen dakra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gellestraat 49 1032BJ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93</meta:user-defined>
    <meta:user-defined meta:name="OVERHEIDop.GmbID/DC.identifier">gmb-2026-393293</meta:user-defined>
    <meta:user-defined meta:name="OVERHEIDop.versieInformatie"/>
  </office:meta>
</office:document-meta>
</file>