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Ungerplein 15A 3033BV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8-2026</text:span> een aanvraag voor een omgevingsvergunning, met kenmerk <text:span text:style-name="nadrukvet">Z2026-011007</text:span>/<text:span text:style-name="nadrukvet">2026081000435</text:span>, heeft ontvangen voor de Rijksmonument. <text:span text:style-name="nadrukcur">(Grondslag: Omgevingswet, artikel 5.1)</text:span></text:p>
            <text:p text:style-name="common-al">De aanvraag betreft de gevelrestauratie en onderzoek naar de kwaliteit van de lateien van Ungerplein 15A/B-01/B-02 onderdeel van het Ungercomplex op de locatie Ungerplein 15A 3033BV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2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007</meta:user-defined>
    <meta:user-defined meta:name="DCTERMS.abstract">de gevelrestauratie en onderzoek naar de kwaliteit van de lateien van Ungerplein 15A/B-01/B-02 onderdeel van het Ungercomplex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Ungerplein 15A 3033BV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90</meta:user-defined>
    <meta:user-defined meta:name="OVERHEIDop.GmbID/DC.identifier">gmb-2026-393290</meta:user-defined>
    <meta:user-defined meta:name="OVERHEIDop.versieInformatie"/>
  </office:meta>
</office:document-meta>
</file>