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Burgemeester Lommenstraat 10, 1901BG Castricum, het vergroten van de berging, verzenddatum 18 augustus 2026 (Z2026-0000598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32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5982</meta:user-defined>
    <meta:user-defined meta:name="DCTERMS.abstract">Burgemeester Lommenstraat 10, 1901BG Castricum, het vergroten van de berging, verzenddatum 18 augustus 2026 (Z2026-00005982)</meta:user-defined>
    <dc:language>nl</dc:language>
    <meta:user-defined meta:name="OVERHEIDop.locatietype/OVERHEIDop.gebiedsmarkering">Vlak</meta:user-defined>
    <meta:user-defined meta:name="DC.title">Gemeente Castricum, aanvraag omgevingsvergunning (regulier) verleend, Burgemeester Lommenstraat 10, 1901BG Castricum, het vergroten van de berging, verzenddatum 18 augustus 2026 (Z2026-00005982)</meta:user-defined>
    <meta:user-defined meta:name="DCTERMS.W3CDTF/DCTERMS.available">2026-08-20</meta:user-defined>
    <meta:user-defined meta:name="DCTERMS.W3CDTF/OVERHEIDop.jaargang">2026</meta:user-defined>
    <meta:user-defined meta:name="OVERHEIDop.publicationIssue">393287</meta:user-defined>
    <meta:user-defined meta:name="OVERHEIDop.GmbID/DC.identifier">gmb-2026-393287</meta:user-defined>
    <meta:user-defined meta:name="OVERHEIDop.versieInformatie"/>
  </office:meta>
</office:document-meta>
</file>