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plaatsen tuinafscheiding, Helling 43, 5991BD Baa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11 augustus 2026 een aanvraag omgevingsvergunning ontvangen voor het plaatsen tuinafscheiding op locatie Helling 43, 5991BD Baarlo. De aanvraag is geregistreerd onder zaaknummer Z2026-00003788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932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788</meta:user-defined>
    <meta:user-defined meta:name="DCTERMS.abstract">Betreft: Aanvraag op locatie Helling 43, 5991BD Baarlo</meta:user-defined>
    <dc:language>nl</dc:language>
    <meta:user-defined meta:name="OVERHEIDop.locatietype/OVERHEIDop.gebiedsmarkering">Vlak</meta:user-defined>
    <meta:user-defined meta:name="DC.title">Aanvraag omgevingsvergunning voor plaatsen tuinafscheiding, Helling 43, 5991BD Baar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84</meta:user-defined>
    <meta:user-defined meta:name="OVERHEIDop.GmbID/DC.identifier">gmb-2026-393284</meta:user-defined>
    <meta:user-defined meta:name="OVERHEIDop.versieInformatie"/>
  </office:meta>
</office:document-meta>
</file>