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LEKKERBEETJENLAAN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Lekkerbeetjenlaan Vught, Burendag 2026 op 27-9-2026, Z26-311621</text:p>
            <text:p text:style-name="al"/>
            <text:p text:style-name="tussenkopcur">De aanvraag voor de vergunning is ingekomen 17 augustus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2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 –INGEKOMEN AANVRAAG EVENEMENTENVERGUNNING –LEKKERBEETJENLAAN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83</meta:user-defined>
    <meta:user-defined meta:name="OVERHEIDop.GmbID/DC.identifier">gmb-2026-393283</meta:user-defined>
    <meta:user-defined meta:name="OVERHEIDop.versieInformatie"/>
  </office:meta>
</office:document-meta>
</file>