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 verlenging opslaan 65m2 roerende zaken aan de Straatsburg 21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3099 voor een Omgevingsvergunning voor verlenging van het opslaan van 65m2 aan roerende zaken op locatie Straatsburg 21 in Hengelo van 8 juli t/m 31 oktober 2026. De vergunning is akkoord en verzonden op de besluitdatum. Het besluit betreft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32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99</meta:user-defined>
    <meta:user-defined meta:name="DCTERMS.abstract">Betreft: Beschikking op aanvraag op locatie Straatsburg 21 in Hengelo</meta:user-defined>
    <dc:language>nl</dc:language>
    <meta:user-defined meta:name="OVERHEIDop.locatietype/OVERHEIDop.gebiedsmarkering">Punt</meta:user-defined>
    <meta:user-defined meta:name="DC.title">Kennisgeving besluit op Omgevingsvergunning verlenging opslaan 65m2 roerende zaken aan de Straatsburg 21 in Henge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8</meta:user-defined>
    <meta:user-defined meta:name="OVERHEIDop.GmbID/DC.identifier">gmb-2026-393278</meta:user-defined>
    <meta:user-defined meta:name="OVERHEIDop.versieInformatie"/>
  </office:meta>
</office:document-meta>
</file>