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10">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office:automatic-styles>
  <office:body>
    <office:text>
      <text:p text:style-name="new_page_staatscourant"/>
      <text:p text:style-name="single-kop-titel">Mandaatbesluit politie gebiedsverbod kermis</text:p>
      <text:section text:name="regeling_id1-3-2" text:style-name="regeling">
        <text:section text:name="aanhef_id1-3-2-1" text:style-name="aanhef">
          <text:section text:name="preambule_id1-3-2-1-1" text:style-name="preambule">
            <text:p text:style-name="al">De burgemeester van de gemeente Bladel, gezien het bepaalde in artikel 2:78 van de APV Bladel 2025 en artikel 172 en verder van de Gemeentewet; alsmede artikel 5:21 en 5:32 van de Algemene wet bestuursrecht; overwegende da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text:number>
                <text:p text:style-name="al">Van vrijdag 21 augustus 2026 tot en met dinsdag 25 augustus 2026 vindt er kermis plaats in (het centrum van) Bladel; </text:p>
              </text:list-item>
              <text:list-item text:style-override="id1-3-2-2-1-2-2">
                <text:number>•</text:number>
                <text:p text:style-name="al">In het jaar 2025 op diverse plaatsen in de gemeente Bladel ernstige ordeverstoringen hebben plaatsgevonden tijdens de kermisperiode; </text:p>
              </text:list-item>
              <text:list-item text:style-override="id1-3-2-2-1-2-3">
                <text:number>•</text:number>
                <text:p text:style-name="al">Dat daarvoor met name enkele, bij de autoriteiten bekende (jeugd)groepen verantwoordelijk waren; </text:p>
              </text:list-item>
              <text:list-item text:style-override="id1-3-2-2-1-2-4">
                <text:number>•</text:number>
                <text:p text:style-name="al">Dat de vrees bestaat dat deze personen, al dan niet in groepsverband, tijdens de komende kermis wederom ernstige ordeverstoringen zullen plegen; </text:p>
              </text:list-item>
              <text:list-item text:style-override="id1-3-2-2-1-2-5">
                <text:number>•</text:number>
                <text:p text:style-name="al">Dat ik als burgemeester van de gemeente Bladel verantwoordelijk ben voor het handhaven van de openbare orde en in die zin ook voor een ordelijk en rustig verloop van de kermisactiviteiten tijdens de periode van vrijdag 21 augustus tot en met dinsdag 25 augustus 2026;</text:p>
              </text:list-item>
              <text:list-item text:style-override="id1-3-2-2-1-2-6">
                <text:number>•</text:number>
                <text:p text:style-name="al">Dat ik, om een ordelijk en rustig verloop van de kermis voor eenieder te garanderen, ter zake van ordeverstoringen een lik-op-stukbeleid voer; </text:p>
              </text:list-item>
              <text:list-item text:style-override="id1-3-2-2-1-2-7">
                <text:number>•</text:number>
                <text:p text:style-name="al">Dat in het verleden in vergelijkbare situaties is gebleken dat een dergelijk beleid het meest effectief is gebleken om de openbare orde te waarborgen en bij schendingen daarvan, de rust snel te doen terugkeren; </text:p>
              </text:list-item>
              <text:list-item text:style-override="id1-3-2-2-1-2-8">
                <text:number>•</text:number>
                <text:p text:style-name="al">Ik daarom in voorkomende gevallen personen die zich schuldig maken aan ernstige ordeverstoringen de toegang tot festiviteiten in het centrum van de diverse gemeentekernen en/of rondom niet in het centrum van een kern gelegen object waar kermis wordt gevierd, wil kunnen ontzeggen vanaf het moment van het plegen van deze verstoringen tot maximaal het einde van de kermisperiode op 25 augustus 2026; </text:p>
              </text:list-item>
              <text:list-item text:style-override="id1-3-2-2-1-2-9">
                <text:number>•</text:number>
                <text:p text:style-name="al">Ik daarom in voorkomende gevallen aan ordeverstoorders een gebiedsverbod als bedoeld in artikel 2:78 van de APV Bladel 2025 van maximaal 5 dagen wil opleggen; </text:p>
              </text:list-item>
              <text:list-item text:style-override="id1-3-2-2-1-2-10">
                <text:number>•</text:number>
                <text:p text:style-name="al">Dat gebiedsverbod zal in voorkomende gevallen zien op het centrum van de kern waar de ordeverstoring heeft plaatsgevonden en/of enige andere (kermis)locatie in een kern waar de ordeverstoring heeft plaatsgevonden; </text:p>
              </text:list-item>
              <text:list-item text:style-override="id1-3-2-2-1-2-11">
                <text:number>•</text:number>
                <text:p text:style-name="al">Dat het gebiedsverbod geen groter gebied zal bestrijken dan strikt noodzakelijk om een verder ordelijk en rustig verloop van de kermisactiviteiten te waarborgen; </text:p>
              </text:list-item>
              <text:list-item text:style-override="id1-3-2-2-1-2-12">
                <text:number>•</text:number>
                <text:p text:style-name="al">Ik daartoe bij dezen de bevoegdheid om een dergelijk verbod in voorkomende gevallen op te leggen voor de periode van 21 augustus 2026 tot en met 25 augustus 2026 mandateer aan de dienstdoende hulpofficier van justitie die bevoegd is in het gebied waar de ordeverstoring zich heeft voorgedaan. </text:p>
              </text:list-item>
            </text:list>
            <text:p text:style-name="al"> Dit mandaat is getekend op 17 augustus 2026 en is geldig tot ten hoogste 25 augustus 2026, </text:p>
          </text:section>
        </text:section>
        <text:section text:name="regeling-sluiting_id1-3-2-3" text:style-name="regeling-sluiting">
          <text:section text:name="ondertekening_id1-3-2-3-1">
            <text:p><text:span text:style-name="functie">De burgemeester van Bladel, </text:span></text:p>
          </text:section>
          <text:section text:name="ondertekening_id1-3-2-3-2">
            <text:p><text:span text:style-name="functie">I/O </text:span></text:p>
          </text:section>
          <text:section text:name="ondertekening_id1-3-2-3-3">
            <text:p><text:span text:style-name="functie">M.A.G. van den Bosch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32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ladel</meta:user-defined>
    <meta:user-defined meta:name="OVERHEIDop.Rubriek/DC.type">delegatie- of mandaatbesluit</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Openbare orde en veiligheid | Organisatie en beleid</meta:user-defined>
    <meta:user-defined meta:name="DC.source">artikel 2:78 van de APV Bladel 2025]|[https://lokaleregelgeving.overheid.nl/CVDR736218/1#hoofdstuk_2._paragraaf_12._artikel_2:78</meta:user-defined>
    <meta:user-defined meta:name="DC.source">artikel 172 van de Gemeentewet]|[1.0:c:BWBR0005416&amp;artikel=172&amp;g=2026-06-04</meta:user-defined>
    <meta:user-defined meta:name="DC.source">artikel 5:21 van de Algemene wet bestuursrecht]|[1.0:c:BWBR0005537&amp;artikel=5%3A21&amp;g=2026-08-15</meta:user-defined>
    <meta:user-defined meta:name="DC.source">artikel 5:32 van de Algemene wet bestuursrecht]|[1.0:c:BWBR0005537&amp;artikel=5%3A32&amp;g=2026-08-15</meta:user-defined>
    <meta:user-defined meta:name="DCTERMS.alternative">Mandaat politie gebiedsverbod kermis</meta:user-defined>
    <dc:language>nl</dc:language>
    <meta:user-defined meta:name="OVERHEIDop.locatietype/OVERHEIDop.gebiedsmarkering">Gemeente</meta:user-defined>
    <meta:user-defined meta:name="DC.title">Mandaatbesluit politie gebiedsverbod kermis</meta:user-defined>
    <meta:user-defined meta:name="DCTERMS.W3CDTF/DCTERMS.available">2026-08-20</meta:user-defined>
    <meta:user-defined meta:name="DCTERMS.W3CDTF/OVERHEIDop.jaargang">2026</meta:user-defined>
    <meta:user-defined meta:name="OVERHEIDop.publicationIssue">393277</meta:user-defined>
    <meta:user-defined meta:name="OVERHEIDop.betreftRegeling">CVDR765624_1</meta:user-defined>
    <meta:user-defined meta:name="OVERHEIDop.GmbID/DC.identifier">gmb-2026-393277</meta:user-defined>
    <meta:user-defined meta:name="xs:date/OVERHEIDop.startdatum">2026-08-21</meta:user-defined>
    <meta:user-defined meta:name="xs:date/OVERHEIDop.einddatum">2026-08-26</meta:user-defined>
    <meta:user-defined meta:name="OVERHEIDop.versieInformatie"/>
  </office:meta>
</office:document-meta>
</file>