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oom (soort onbekend), Dorpsstraat achter nr. 14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13 augustus 2026 hebben wij een aanvraag ontvangen voor het kappen van 1 boom (soort onbekend) op de locatie Dorpsstraat achter nr. 149. De aanvraag is geregistreerd onder zaaknummer 0153Z2608-031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32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18</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oom (soort onbekend), Dorpsstraat achter nr. 149</meta:user-defined>
    <meta:user-defined meta:name="DCTERMS.W3CDTF/DCTERMS.available">2026-08-26</meta:user-defined>
    <meta:user-defined meta:name="DCTERMS.W3CDTF/OVERHEIDop.jaargang">2026</meta:user-defined>
    <meta:user-defined meta:name="OVERHEIDop.publicationIssue">393274</meta:user-defined>
    <meta:user-defined meta:name="OVERHEIDop.GmbID/DC.identifier">gmb-2026-393274</meta:user-defined>
    <meta:user-defined meta:name="OVERHEIDop.versieInformatie"/>
  </office:meta>
</office:document-meta>
</file>