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realiseren van een vrijstaande woning aan de Rollestraat te Waps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realiseren van een vrijstaande woning aan de Rollestraat te Wapse (aanvraagdatum 17-08-2026, zaaknummer 170156165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932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70156165</meta:user-defined>
    <dc:language>nl</dc:language>
    <meta:user-defined meta:name="OVERHEIDop.locatietype/OVERHEIDop.gebiedsmarkering">Vlak</meta:user-defined>
    <meta:user-defined meta:name="DC.title">Aangevraagde omgevingsvergunning voor het realiseren van een vrijstaande woning aan de Rollestraat te Wapse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70</meta:user-defined>
    <meta:user-defined meta:name="OVERHEIDop.GmbID/DC.identifier">gmb-2026-393270</meta:user-defined>
    <meta:user-defined meta:name="OVERHEIDop.versieInformatie"/>
  </office:meta>
</office:document-meta>
</file>