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plaatsen en vervangen van opslagtanks en het plaatsen van een bassin aan Cellebroederspoort 4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205 en is aangevraagd voor het verplaatsen en vervangen van opslagtanks en het plaatsen van een bassin aan Cellebroederspoort 4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7 augustus 2026. De gemeente neemt hierover naar verwachting uiterlijk voor 12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32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205</meta:user-defined>
    <dc:language>nl</dc:language>
    <meta:user-defined meta:name="OVERHEIDop.locatietype/OVERHEIDop.gebiedsmarkering">Punt</meta:user-defined>
    <meta:user-defined meta:name="DC.title">Aanvraag vergunning voor het verplaatsen en vervangen van opslagtanks en het plaatsen van een bassin aan Cellebroederspoort 4 te Dronten</meta:user-defined>
    <meta:user-defined meta:name="DCTERMS.W3CDTF/DCTERMS.available">2026-08-20</meta:user-defined>
    <meta:user-defined meta:name="DCTERMS.W3CDTF/OVERHEIDop.jaargang">2026</meta:user-defined>
    <meta:user-defined meta:name="OVERHEIDop.publicationIssue">393269</meta:user-defined>
    <meta:user-defined meta:name="OVERHEIDop.GmbID/DC.identifier">gmb-2026-393269</meta:user-defined>
    <meta:user-defined meta:name="OVERHEIDop.versieInformatie"/>
  </office:meta>
</office:document-meta>
</file>