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Kometenlaan 31, 33 en 35 Het verbreden van 3 opritten aan Kometenlaan 31, 4907 CC Oosterhout, Kometenlaan 33, 4907 CC Oosterhout, Kometenlaan 35, 4907 CC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Kometenlaan 31, 4907 CC Oosterhout, Kometenlaan 33, 4907 CC Oosterhout, Kometenlaan 35, 4907 CC Oosterhout,</text:span> Kometenlaan 31, 33 en 35 Het verbreden van 3 opritten (1103305 ontvangen 14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3305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32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10330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vergunning voor Kometenlaan 31, 33 en 35 Het verbreden van 3 opritten aan Kometenlaan 31, 4907 CC Oosterhout, Kometenlaan 33, 4907 CC Oosterhout, Kometenlaan 35, 4907 CC Oosterhout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3267</meta:user-defined>
    <meta:user-defined meta:name="OVERHEIDop.GmbID/DC.identifier">gmb-2026-393267</meta:user-defined>
    <meta:user-defined meta:name="OVERHEIDop.versieInformatie"/>
  </office:meta>
</office:document-meta>
</file>