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een boom (Treurwilg) tussen Rietschans en Westerschans, LDPZ2026-34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tussen Rietschans en Westerschans langs het water</text:p>
            <text:p text:style-name="common-al">
            <text:span text:style-name="nadrukvet">Zaaknummer:</text:span> LDPZ2026-347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kappen van een boom (Treurwilg) tussen Rietschans en Westerschans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2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47</meta:user-defined>
    <meta:user-defined meta:name="DCTERMS.abstract">kappen van een boom (Treurwilg) tussen Rietschans en Westerschans</meta:user-defined>
    <dc:language>nl</dc:language>
    <meta:user-defined meta:name="OVERHEIDop.locatietype/OVERHEIDop.gebiedsmarkering">Vlak</meta:user-defined>
    <meta:user-defined meta:name="DC.title">Aangevraagde omgevingsvergunning voor het kappen van een boom (Treurwilg) tussen Rietschans en Westerschans, LDPZ2026-347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54</meta:user-defined>
    <meta:user-defined meta:name="OVERHEIDop.GmbID/DC.identifier">gmb-2026-393254</meta:user-defined>
    <meta:user-defined meta:name="OVERHEIDop.versieInformatie"/>
  </office:meta>
</office:document-meta>
</file>