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INGEKOMEN AANVRAAG EVENEMENTENVERGUNNING –DE JONGE VAN ZWIJNSBERGENSTRAAT, HELVOIR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ontvangen: </text:p>
            <text:p text:style-name="al"/>
            <text:p text:style-name="tussenkopcur">- De Jonge van Zwijnsbergenstraat Helvoirt, Helemaal Helvoirt van 6-5-2027 t/m 9-5-2027, Z26-311589</text:p>
            <text:p text:style-name="al"/>
            <text:p text:style-name="tussenkopcur">De aanvraag voor de vergunning is ingekomen 13 augustus 2026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325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Vlak</meta:user-defined>
    <meta:user-defined meta:name="DC.title">GEMEENTE VUGHT –INGEKOMEN AANVRAAG EVENEMENTENVERGUNNING –DE JONGE VAN ZWIJNSBERGENSTRAAT, HELVOI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51</meta:user-defined>
    <meta:user-defined meta:name="OVERHEIDop.GmbID/DC.identifier">gmb-2026-393251</meta:user-defined>
    <meta:user-defined meta:name="OVERHEIDop.versieInformatie"/>
  </office:meta>
</office:document-meta>
</file>