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Brederostraat 12 Constructieve wijziging draagbalk woonkamer en uitbouw aan Brederostraat 12, 4904 EH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Brederostraat 12, 4904 EH Oosterhout,</text:span> Brederostraat 12 Constructieve wijziging draagbalk woonkamer en uitbouw (1103296 ontvangen 16-08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3296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9324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3296</meta:user-defined>
    <dc:language>nl</dc:language>
    <meta:user-defined meta:name="OVERHEIDop.locatietype/OVERHEIDop.gebiedsmarkering">Punt</meta:user-defined>
    <meta:user-defined meta:name="DC.title">Aanvraag vergunning voor Brederostraat 12 Constructieve wijziging draagbalk woonkamer en uitbouw aan Brederostraat 12, 4904 EH Oosterhout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3248</meta:user-defined>
    <meta:user-defined meta:name="OVERHEIDop.GmbID/DC.identifier">gmb-2026-393248</meta:user-defined>
    <meta:user-defined meta:name="OVERHEIDop.versieInformatie"/>
  </office:meta>
</office:document-meta>
</file>