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aanleggen en beheren van een natuur-, speel- en ontmoetingspark, Natuurpark De Kemp Egc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11 augustus 2026 een aanvraag omgevingsvergunning ontvangen voor het aanleggen en beheren van een natuur-, speel- en ontmoetingspark op locatie Natuurpark De Kemp Egchel. De aanvraag is geregistreerd onder zaaknummer Z2026-00003784. De aanvraag betreft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932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3784</meta:user-defined>
    <meta:user-defined meta:name="DCTERMS.abstract">Betreft: Aanvraag op locatie Natuurpark De Kemp Egchel</meta:user-defined>
    <dc:language>nl</dc:language>
    <meta:user-defined meta:name="OVERHEIDop.locatietype/OVERHEIDop.gebiedsmarkering">Vlak</meta:user-defined>
    <meta:user-defined meta:name="DC.title">Aanvraag omgevingsvergunning voor aanleggen en beheren van een natuur-, speel- en ontmoetingspark, Natuurpark De Kemp Egch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43</meta:user-defined>
    <meta:user-defined meta:name="OVERHEIDop.GmbID/DC.identifier">gmb-2026-393243</meta:user-defined>
    <meta:user-defined meta:name="OVERHEIDop.versieInformatie"/>
  </office:meta>
</office:document-meta>
</file>