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aanleg van een poel, Peppelendijk 7, 7156 NL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is een aanvraag ontvangen voor de aanleg van een poel op locatie Peppelendijk 7, 7156 NL Beltrum. De aanvraag is geregistreerd onder zaaknummer Z2026-00001485. De aanvraag betreft de volgende activiteiten:</text:p>
            <text:list text:style-name="id1-3-2-1-1-2">
              <text:list-item text:style-override="id1-3-2-1-1-2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323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85</meta:user-defined>
    <meta:user-defined meta:name="DCTERMS.abstract">Betreft: Aanvraag op locatie Peppelendijk 7, 7156NL Beltru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aanleg van een poel, Peppelendijk 7, 7156 NL Beltru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35</meta:user-defined>
    <meta:user-defined meta:name="OVERHEIDop.GmbID/DC.identifier">gmb-2026-393235</meta:user-defined>
    <meta:user-defined meta:name="OVERHEIDop.versieInformatie"/>
  </office:meta>
</office:document-meta>
</file>