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Duivenkamp45Maarssenifefa583a-818b-423d-af34-a1e16eb5b214.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tot aangaan ruilovereenkomst t.b.v. verdeelstation nabij Duivenkamp 45 in Maarssen</text:p>
      <text:section text:name="regeling_id1-3-2" text:style-name="regeling">
        <text:section text:name="aanhef_id1-3-2-1" text:style-name="aanhef">
          <text:section text:name="preambule_id1-3-2-1-1" text:style-name="preambule">
            <text:p text:style-name="al">Met deze publicatie geeft de Gemeente uitvoering aan het arrest van de Hoge Raad d.d. 26 november 2021 (ECLI:NL:HR: 2021:1778).</text:p>
            <text:p text:style-name="al"/>
            <text:p text:style-name="al">
            <text:span text:style-name="nadrukvet">Voornemen tot aangaan ruilovereenkomst</text:span>
          </text:p>
            <text:p text:style-name="al"/>
            <text:p text:style-name="al">De gemeente Stichtse Vecht is voornemens om een ruilovereenkomst aan te gaan met Stedin ten behoeve van de plaatsing van een verdeelstation nabij Duivenkamp 45 in Maarssen. Nabij dit adres heeft Stedin reeds een perceel grond in eigendom waarop een station is gerealiseerd. Dit station dient vervangen te worden door een nieuw station. Dit nieuwe station zal nagenoeg op dezelfde locatie komen te staan, doch net anders gepositioneerd. Omdat het nieuwe station niet volledig binnen het bestaande perceel kan worden gerealiseerd, is de gemeente voornemens om:</text:p>
            <text:p text:style-name="al">- een strook grond (hierna te noemen ‘object A’) in eigendom te verkrijgen van Stedin; en tegelijkertijd</text:p>
            <text:p text:style-name="al">- een strook grond (hierna te noemen ‘object B’) in eigendom over te dragen aan Stedin (tezamen te noemen ‘de Locatie’). </text:p>
            <text:p text:style-name="al"/>
            <text:p text:style-name="al">
            <text:span text:style-name="nadrukvet">Stedin is de enige serieuze gegadigde</text:span>
          </text:p>
            <text:p text:style-name="al"/>
            <text:p text:style-name="al">De gemeente is van oordeel dat op basis van objectieve, toetsbare en redelijke criteria, Stedin als enige serieuze gegadigde voor de ruilovereenkomst op de Locatie in aanmerking komt. </text:p>
            <text:p text:style-name="al">Als onderdeel van de energietransitie ziet Stedin de noodzaak om op de Locatie een nieuw verdeelstation te realiseren. Een verdeelstation dient een algemeen belang aangezien het een voorziening betreft die benodigd is voor het kunnen gebruik maken van stroom. Voor verwezenlijking van dat doel bestaat maar één serieuze gegadigde en dat is Stedin.</text:p>
            <text:p text:style-name="al">De ruilovereenkomst geschiedt op verzoek van Stedin in het openbaar belang en de gemeente is slechts voor dít doel bereid om een ruilovereenkomst aan te gaan. </text:p>
            <text:p text:style-name="al">Indien u van mening bent dat ook u op basis van de hiervoor gestelde criteria in aanmerking dient te komen voor de ruilovereenkomst op de Locatie, dient u binnen een termijn van 20 dagen en dus uiterlijk 9 september 2026 een kortgedingprocedure te starten bij de voorzieningenrechter van rechtbank Midden-Nederland, locatie Utrecht. Mocht u vragen over de voorgenomen ruilovereenkomst hebben, dan kunt u contact opnemen met mevr. Ilke Ates, e-mailadres: ilke.ates@stichtsevecht.nl of per adres Endelhovenlaan 1 in Maarssen onder vermelding van ‘Ruilovereenkomst nabij Duivenkamp 45’. De termijn is een vervaltermijn.</text:p>
            <text:p text:style-name="al"/>
            <text:p text:style-name="al"/>
            <text:p text:style-name="al">
            <draw:frame><draw:text-box><text:section text:name="plaatje_id1-3-2-1-1-17-1" text:style-name="plaatje">
              <text:p text:style-name="illustratie_id1-3-2-1-1-17-1-1"><draw:frame draw:style-name="illustratie_id1-3-2-1-1-17-1-1" text:anchor-type="paragraph" svg:width="110mm" svg:height="108.3mm"><draw:image xlink:href="Pictures/Duivenkamp45Maarssenifefa583a-818b-423d-af34-a1e16eb5b214.png" xlink:type="simple"/></draw:frame></text:p>
            </text:section></draw:text-box></draw:frame>
          </text:p>
            <text:p text:style-name="al"/>
            <text:p text:style-name="al">
            <text:span text:style-name="nadrukvet">
              <text:span text:style-name="nadrukondlijn">Informatie object A</text:span>
            </text:span>
          </text:p>
            <text:p text:style-name="al">
            <text:span text:style-name="nadrukvet">Adres:</text:span> Nabij Duivenkamp 45, Maarssen</text:p>
            <text:p text:style-name="al">
            <text:span text:style-name="nadrukvet">Locatie:</text:span> kadastraal bekend gemeente Maarssen, sectie B, nummer 2180</text:p>
            <text:p text:style-name="al">
            <text:span text:style-name="nadrukvet">Perceelgrootte</text:span>: 16 m² </text:p>
            <text:p text:style-name="al"/>
            <text:p text:style-name="al">
            <text:span text:style-name="nadrukvet">
              <text:span text:style-name="nadrukondlijn">Informatie object B</text:span>
            </text:span>
          </text:p>
            <text:p text:style-name="al">
            <text:span text:style-name="nadrukvet">Adres:</text:span> Nabij Duivenkamp 45, Maarssen </text:p>
            <text:p text:style-name="al">
            <text:span text:style-name="nadrukvet">Locatie:</text:span> kadastraal bekend gemeente Maarssen, sectie B, nummer 12007 (gedeeltelijk)</text:p>
            <text:p text:style-name="al">
            <text:span text:style-name="nadrukvet">Perceelgrootte</text:span>: circa 22 m² (zie blauwe arceringen in bijgevoegde tekening)</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7-1-1" style:parent-style-name="Standard">
      <style:paragraph-properties style:line-spacing="0mm" style:text-autospace="none" ofo:line-height="0.001cm"/>
    </style:style>
    <style:style style:family="graphic" style:name="illustratie_id1-3-2-1-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9321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1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1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Stichtse Vecht</meta:user-defined>
    <meta:user-defined meta:name="OVERHEID.Informatietype/DC.type">officiële publicatie</meta:user-defined>
    <meta:user-defined meta:name="OVERHEIDop.Rubriek/DC.type">ander besluit van algemene strekking</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DC.source">N.v.t.</meta:user-defined>
    <meta:user-defined meta:name="DCTERMS.abstract">Voornemen tot aangaan ruilovereenkomst t.b.v. verdeelstation nabij Duivenkamp 45 in Maarssen</meta:user-defined>
    <dc:language>nl</dc:language>
    <meta:user-defined meta:name="OVERHEIDop.locatietype/OVERHEIDop.gebiedsmarkering">Adres</meta:user-defined>
    <meta:user-defined meta:name="DC.title">Voornemen tot aangaan ruilovereenkomst t.b.v. verdeelstation nabij Duivenkamp 45 in Maarssen</meta:user-defined>
    <meta:user-defined meta:name="DCTERMS.W3CDTF/DCTERMS.available">2026-08-20</meta:user-defined>
    <meta:user-defined meta:name="DCTERMS.W3CDTF/OVERHEIDop.jaargang">2026</meta:user-defined>
    <meta:user-defined meta:name="OVERHEIDop.publicationIssue">393216</meta:user-defined>
    <meta:user-defined meta:name="OVERHEIDop.GmbID/DC.identifier">gmb-2026-393216</meta:user-defined>
    <meta:user-defined meta:name="OVERHEIDop.versieInformatie"/>
  </office:meta>
</office:document-meta>
</file>